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SimSun, 宋体" svg:font-family="'SimSun, 宋体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" svg:font-family="TimesNewRoman" style:font-family-generic="system" style:font-pitch="variable"/>
  </office:font-face-decls>
  <office:automatic-styles>
    <style:style style:name="P1" style:family="paragraph" style:parent-style-name="Standard_20__28_user_29_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50%" fo:text-align="start" style:justify-single-word="false" fo:orphans="0" fo:widows="0" fo:hyphenation-ladder-count="no-limit" fo:text-indent="0cm" style:auto-text-indent="false" fo:background-color="transparent" style:punctuation-wrap="hanging" style:vertical-align="baseline" style:writing-mode="lr-tb"/>
      <style:text-properties officeooo:paragraph-rsid="000ca1c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_20__28_user_29_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50%" fo:text-align="start" style:justify-single-word="false" fo:orphans="0" fo:widows="0" fo:hyphenation-ladder-count="no-limit" fo:text-indent="0cm" style:auto-text-indent="false" style:page-number="auto" fo:background-color="transparent" style:punctuation-wrap="hanging" style:vertical-align="baseline" style:writing-mode="lr-tb"/>
      <style:text-properties officeooo:paragraph-rsid="000d72b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color="#000000" loext:opacity="100%" style:font-name="Calibri" fo:font-size="12pt" style:font-name-asian="Times New Roman1" style:font-size-asian="12pt" style:font-size-complex="12pt"/>
    </style:style>
    <style:style style:name="T2" style:family="text">
      <style:text-properties fo:color="#000000" loext:opacity="100%" style:font-name="Calibri" fo:font-size="12pt" officeooo:rsid="0000e4f2" style:font-name-asian="Times New Roman1" style:font-size-asian="12pt" style:font-size-complex="12pt"/>
    </style:style>
    <style:style style:name="T3" style:family="text">
      <style:text-properties fo:color="#000000" loext:opacity="100%" style:font-name="Calibri" fo:font-size="12pt" officeooo:rsid="000be42b" style:font-name-asian="Times New Roman1" style:font-size-asian="12pt" style:font-size-complex="12pt"/>
    </style:style>
    <style:style style:name="T4" style:family="text">
      <style:text-properties fo:color="#000000" loext:opacity="100%" style:font-name="Calibri" fo:font-size="12pt" officeooo:rsid="00023bde" style:font-name-asian="Times New Roman1" style:font-size-asian="12pt" style:font-size-complex="12pt"/>
    </style:style>
    <style:style style:name="T5" style:family="text">
      <style:text-properties fo:color="#000000" loext:opacity="100%" style:font-name="Calibri" fo:font-size="12pt" fo:font-weight="bold" officeooo:rsid="0000e4f2" style:font-name-asian="Times New Roman1" style:font-size-asian="12pt" style:font-weight-asian="bold" style:font-size-complex="12pt" style:font-weight-complex="bold"/>
    </style:style>
    <style:style style:name="T6" style:family="text">
      <style:text-properties fo:color="#000000" loext:opacity="100%" style:font-name="Calibri" fo:font-size="12pt" style:font-name-asian="TimesNewRoman" style:font-size-asian="12pt" style:font-name-complex="TimesNewRoman" style:font-size-complex="12pt"/>
    </style:style>
    <style:style style:name="T7" style:family="text">
      <style:text-properties fo:color="#000000" loext:opacity="100%" style:font-name="Calibri" fo:font-size="12pt" fo:font-weight="normal" style:font-name-asian="Times New Roman1" style:font-size-asian="12pt" style:font-weight-asian="normal" style:font-size-complex="12pt" style:font-weight-complex="normal"/>
    </style:style>
    <style:style style:name="T8" style:family="text">
      <style:text-properties fo:color="#000000" loext:opacity="100%" style:font-name="Calibri" fo:font-size="12pt" fo:font-weight="normal" officeooo:rsid="00023bde" style:font-name-asian="Times New Roman1" style:font-size-asian="12pt" style:font-weight-asian="normal" style:font-size-complex="12pt" style:font-weight-complex="normal"/>
    </style:style>
    <style:style style:name="T9" style:family="text">
      <style:text-properties fo:color="#000000" loext:opacity="100%" style:font-name="Calibri" fo:font-size="12pt" fo:font-weight="normal" style:font-name-asian="TimesNewRoman" style:font-size-asian="12pt" style:font-weight-asian="normal" style:font-name-complex="TimesNewRoman" style:font-size-complex="12pt" style:font-weight-complex="normal"/>
    </style:style>
    <style:style style:name="T10" style:family="text">
      <style:text-properties fo:color="#000000" loext:opacity="100%" style:font-name="Calibri" fo:font-size="12pt" fo:font-weight="normal" officeooo:rsid="000df636" style:font-name-asian="TimesNewRoman" style:font-size-asian="12pt" style:font-weight-asian="normal" style:font-name-complex="TimesNewRoman" style:font-size-complex="12pt" style:font-weight-complex="normal"/>
    </style:style>
    <style:style style:name="T11" style:family="text">
      <style:text-properties fo:color="#000000" loext:opacity="100%" style:font-name="Calibri" fo:font-size="12pt" style:font-size-asian="12pt" style:font-size-complex="12pt"/>
    </style:style>
    <style:style style:name="T12" style:family="text">
      <style:text-properties fo:color="#111111" loext:opacity="100%" style:font-name="Calibri" fo:font-size="12pt" style:font-name-asian="Times New Roman1" style:font-size-asian="12pt" style:font-size-complex="12pt"/>
    </style:style>
    <style:style style:name="T13" style:family="text">
      <style:text-properties fo:color="#111111" loext:opacity="100%" style:font-name="Calibri" fo:font-size="12pt" officeooo:rsid="00060fea" style:font-name-asian="Times New Roman1" style:font-size-asian="12pt" style:font-size-complex="12pt"/>
    </style:style>
    <style:style style:name="T14" style:family="text">
      <style:text-properties fo:color="#111111" loext:opacity="100%" style:font-name="Calibri" fo:font-size="12pt" fo:font-weight="normal" style:font-name-asian="Times New Roman1" style:font-size-asian="12pt" style:font-weight-asian="normal" style:font-name-complex="Times New Roman1" style:font-size-complex="12pt" style:language-complex="ar" style:country-complex="SA" style:font-weight-complex="normal"/>
    </style:style>
    <style:style style:name="T15" style:family="text">
      <style:text-properties fo:color="#111111" loext:opacity="100%" style:font-name="Calibri" fo:font-size="12pt" fo:font-weight="normal" style:font-name-asian="Times New Roman1" style:font-size-asian="12pt" style:font-weight-asian="normal" style:font-size-complex="12pt" style:font-weight-complex="normal"/>
    </style:style>
    <style:style style:name="T16" style:family="text">
      <style:text-properties fo:color="#111111" loext:opacity="100%" style:font-name="Calibri" fo:font-size="12pt" fo:font-weight="bold" style:font-name-asian="Times New Roman1" style:font-size-asian="12pt" style:font-weight-asian="bold" style:font-name-complex="Times New Roman1" style:font-size-complex="12pt" style:language-complex="ar" style:country-complex="SA" style:font-weight-complex="bold"/>
    </style:style>
    <style:style style:name="T17" style:family="text">
      <style:text-properties style:font-name="Calibri" fo:font-size="12pt" style:font-size-asian="12pt" style:font-size-complex="12pt"/>
    </style:style>
    <style:style style:name="T18" style:family="text">
      <style:text-properties style:font-name="Calibri" fo:font-size="12pt" officeooo:rsid="000be42b" style:font-size-asian="12pt" style:font-size-complex="12pt"/>
    </style:style>
    <style:style style:name="T19" style:family="text">
      <style:text-properties style:font-name="Calibri" fo:font-size="12pt" officeooo:rsid="000df636" style:font-size-asian="12pt" style:font-size-complex="12pt"/>
    </style:style>
    <style:style style:name="T20" style:family="text">
      <style:text-properties style:font-name="Calibri" fo:font-size="12pt" officeooo:rsid="000e22eb" style:font-size-asian="12pt" style:font-size-complex="12pt"/>
    </style:style>
    <style:style style:name="T21" style:family="text">
      <style:text-properties style:font-name="Calibri" fo:font-size="12pt" officeooo:rsid="00060fea" style:font-size-asian="12pt" style:font-size-complex="12pt"/>
    </style:style>
    <style:style style:name="T22" style:family="text">
      <style:text-properties style:font-name="Calibri" fo:font-size="12pt" style:text-underline-style="none" fo:font-weight="bold" officeooo:rsid="0010031a" style:font-size-asian="12pt" style:font-weight-asian="bold" style:font-size-complex="12pt" style:font-weight-complex="bold"/>
    </style:style>
    <style:style style:name="T23" style:family="text">
      <style:text-properties style:font-name="Calibri" fo:font-size="12pt" style:text-underline-style="none" fo:font-weight="bold" officeooo:rsid="000d72bc" style:font-size-asian="12pt" style:font-weight-asian="bold" style:font-size-complex="12pt" style:font-weight-complex="bold"/>
    </style:style>
    <style:style style:name="T24" style:family="text">
      <style:text-properties style:font-name="Calibri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25" style:family="text">
      <style:text-properties style:font-name="Calibri" fo:font-size="12pt" style:text-underline-style="solid" style:text-underline-width="auto" style:text-underline-color="font-color" fo:font-weight="bold" officeooo:rsid="00060fea" style:font-size-asian="12pt" style:font-weight-asian="bold" style:font-size-complex="12pt" style:font-weight-complex="bold"/>
    </style:style>
    <style:style style:name="T26" style:family="text">
      <style:text-properties style:font-name="Calibri" fo:font-size="12pt" fo:font-weight="bold" style:font-size-asian="12pt" style:font-weight-asian="bold" style:font-size-complex="12pt" style:font-weight-complex="bold"/>
    </style:style>
    <style:style style:name="T27" style:family="text">
      <style:text-properties style:font-name="Calibri" fo:font-size="12pt" fo:font-weight="bold" officeooo:rsid="0000e4f2" style:font-size-asian="12pt" style:font-weight-asian="bold" style:font-size-complex="12pt" style:font-weight-complex="bold"/>
    </style:style>
    <style:style style:name="T28" style:family="text">
      <style:text-properties style:font-name="Calibri" fo:font-size="12pt" fo:font-weight="bold" style:font-name-asian="Times New Roman1" style:font-size-asian="12pt" style:font-weight-asian="bold" style:font-name-complex="Times New Roman1" style:font-size-complex="12pt" style:language-complex="ar" style:country-complex="SA" style:font-weight-complex="bold"/>
    </style:style>
    <style:style style:name="T29" style:family="text">
      <style:text-properties style:font-name="Calibri" fo:font-size="12pt" fo:font-weight="normal" style:font-size-asian="12pt" style:font-weight-asian="normal" style:font-size-complex="12pt" style:font-weight-complex="normal"/>
    </style:style>
    <style:style style:name="T30" style:family="text">
      <style:text-properties style:font-name="Calibri" fo:font-size="12pt" fo:font-weight="normal" officeooo:rsid="000be42b" style:font-size-asian="12pt" style:font-weight-asian="normal" style:font-size-complex="12pt" style:font-weight-complex="normal"/>
    </style:style>
    <style:style style:name="T31" style:family="text">
      <style:text-properties style:font-name="Calibri" fo:font-size="12pt" fo:font-weight="normal" style:font-name-asian="Times New Roman1" style:font-size-asian="12pt" style:font-weight-asian="normal" style:font-name-complex="Times New Roman1" style:font-size-complex="12pt" style:language-complex="ar" style:country-complex="SA" style:font-weight-complex="normal"/>
    </style:style>
    <style:style style:name="T32" style:family="text">
      <style:text-properties style:font-name="Calibri" fo:font-size="12pt" fo:font-weight="normal" officeooo:rsid="000cb9cf" style:font-name-asian="Times New Roman1" style:font-size-asian="12pt" style:font-weight-asian="normal" style:font-name-complex="Times New Roman1" style:font-size-complex="12pt" style:language-complex="ar" style:country-complex="SA" style:font-weight-complex="normal"/>
    </style:style>
    <style:style style:name="T33" style:family="text">
      <style:text-properties style:font-name="Calibri" fo:font-size="12pt" style:font-name-asian="Times New Roman1" style:font-size-asian="12pt" style:font-name-complex="Times New Roman1" style:font-size-complex="12pt"/>
    </style:style>
    <style:style style:name="T34" style:family="text">
      <style:text-properties style:font-name="Calibri" fo:font-size="12pt" officeooo:rsid="000be42b" style:font-name-asian="Times New Roman1" style:font-size-asian="12pt" style:font-name-complex="Times New Roman1" style:font-size-complex="12pt"/>
    </style:style>
    <style:style style:name="T35" style:family="text">
      <style:text-properties style:font-name="Calibri" fo:font-size="12pt" style:font-name-asian="Times New Roman1" style:font-size-asian="12pt" style:font-name-complex="Times New Roman1" style:font-size-complex="12pt" style:language-complex="ar" style:country-complex="SA"/>
    </style:style>
    <style:style style:name="T36" style:family="text">
      <style:text-properties style:font-name="Calibri" fo:font-size="10pt" style:text-underline-style="none" fo:font-weight="normal" officeooo:rsid="000d72bc" style:font-size-asian="10pt" style:font-weight-asian="normal" style:font-size-complex="10pt" style:font-weight-complex="normal"/>
    </style:style>
    <style:style style:name="T37" style:family="text">
      <style:text-properties style:font-name="Calibri" fo:font-size="10pt" style:text-underline-style="none" fo:font-weight="bold" officeooo:rsid="000d72bc" style:font-size-asian="10pt" style:font-weight-asian="bold" style:font-size-complex="10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36">Załącznik nr 6<text:line-break/></text:span><text:span text:style-name="T22"><text:line-break/></text:span><text:span text:style-name="T24">REGULAMIN IMPREZY MASOWEJ/TERENU <text:s/>–<text:line-break/>„DNI ZDUŃSKIEJ WOLI 202</text:span><text:span text:style-name="T25">6</text:span><text:span text:style-name="T24">”<text:line-break/><text:line-break/></text:span><text:span text:style-name="T26">Na podstawie art. 6 ust. 3 ustawy z dnia 20 marca 2009 r. o bezpieczeństwie imprez masowych (Dz. U. z 2022 r. poz. 616), zwanej dalej „Ustawą”, wprowadza się niniejszy regulamin imprezy masowej.<text:line-break/><text:line-break/><text:line-break/></text:span><text:span text:style-name="T1">1. Regulamin jest wydany przez Organizatora imprezy: Miejski Dom Kultury w Zduńskiej Woli plac Wolności 26, zwanego dalej "Organizatorem".<text:line-break/>2. Impreza plenerowa </text:span><text:span text:style-name="T17">„Dni Zduńskiej Woli 202</text:span><text:span text:style-name="T21">6</text:span><text:span text:style-name="T17">”</text:span><text:span text:style-name="T26"> </text:span><text:span text:style-name="T17">odbędzie się na terenie </text:span><text:span text:style-name="T29">Miasta Zduńska Wola przy ul. </text:span><text:span text:style-name="T30">Łaskiej 90.<text:line-break/></text:span><text:span text:style-name="T17">3. Impreza ma charakter rekreacyjny i nie promuje podmiotów polityczno – społeczno – religijnych.<text:line-break/></text:span><text:span text:style-name="T1">4. Regulamin kierowany jest do wszystkich osób, które w czasie trwania Imprezy będą przebywały na terenie, na którym przeprowadzona jest Impreza. Każda osoba przebywająca na tym terenie w czasie trwania Imprezy obowiązana jest stosować się do postanowień niniejszego Regulaminu.<text:line-break/>5. Celem regulaminu jest zapewnienie bezpieczeństwa Imprezy poprzez określenie zasad zachowania się osób obecnych na Imprezie i korzystania przez nie z terenu, na którym przeprowadzona jest Impreza, a także urządzeń znajdujących się na nim.<text:line-break/>6. Poniższe określenia używane w Regulaminie będą miały następujące znaczenie:<text:line-break/>* „Służby porządkowe” - oznacza powołane przez Organizatora osoby, w tym pracowników Agencji Ochrony, legitymujących się identyfikatorem, do dbania o bezpieczeństwo osób uczestniczących w Imprezie.<text:line-break/>* „Teren Imprezy” - oznacza wydzielony plac, na którym przeprowadzona jest Impreza.<text:line-break/>* „Uczestnik Imprezy” - oznacza osobę uczestniczącą w Imprezie.<text:line-break/>*„Służby informacyjne” – osoby wyznaczone do udzielenia informacji przez Organizatora o imprezie.<text:line-break/><text:line-break/><text:line-break/><text:line-break/></text:span></text:p>
      <text:p text:style-name="P1"><text:soft-page-break/><text:span text:style-name="T5">R</text:span><text:span text:style-name="T26">ozdział I<text:line-break/></text:span><text:span text:style-name="T27">Z</text:span><text:span text:style-name="T26">akres obowiązywania<text:line-break/>§ 1<text:line-break/></text:span><text:span text:style-name="T17">1. Regulamin dotyczy imprezy masowej organizowanej przez MIEJSKI DOM KULTURY W ZDUŃSKIEJ WOLI („Organizator”), na terenie </text:span><text:span text:style-name="T18">Stadionu Miejskiego</text:span><text:span text:style-name="T17"> usytuowanego przy ul. </text:span><text:span text:style-name="T18">Łaskiej 90. <text:line-break/></text:span><text:span text:style-name="T17">2. Regulamin określa prawa i obowiązki Organizatora, warunki udziału i zasady zachowania się uczestników imprezy masowej, w tym w szczególności postanowienia regulujące:<text:line-break/>a. sposób organizacji imprezy masowej;<text:line-break/>b. obowiązki uczestników imprezy masowej;<text:line-break/>c. warunki uczestnictwa w imprezie masowej;<text:line-break/>d. uprawnienia uczestników imprezy masowej;<text:line-break/>e. zasady odpowiedzialności uczestników imprezy masowej za zachowanie niezgodne z </text:span><text:span text:style-name="T19">R</text:span><text:span text:style-name="T17">egulaminem .<text:line-break/><text:line-break/></text:span><text:span text:style-name="T26">Rozdział II<text:line-break/>Sposób organizacji imprezy masowej<text:line-break/>§ 2<text:line-break/></text:span><text:span text:style-name="T17">1. Za bezpieczeństwo imprezy masowej w miejscu i w czasie jej trwania odpowiada Organizator imprezy.<text:line-break/>2. Wstęp na teren imprezy jest wolny i przysługuje wszystkim osobom zainteresowanym wydarzeniem.<text:line-break/></text:span><text:span text:style-name="T1">3. Organizator wyznacza strefy podziału imprezy:<text:line-break/></text:span><text:span text:style-name="T2">a) </text:span><text:span text:style-name="T1">scena (zaplecze techniczno – socjalne);<text:line-break/></text:span><text:span text:style-name="T2">b) </text:span><text:span text:style-name="T1">teren imprezy masowej - rejon widowni (miejsca stojące);<text:line-break/></text:span><text:span text:style-name="T2">c) </text:span><text:span text:style-name="T1">gastronomia;<text:line-break/></text:span><text:span text:style-name="T2">d) </text:span><text:span text:style-name="T1">parking dla uczestników imprezy;<text:line-break/></text:span><text:span text:style-name="T2">e) </text:span><text:span text:style-name="T1">punkty stałego zabezpieczenia przez służby ochrony;<text:line-break/></text:span><text:span text:style-name="T2">f) </text:span><text:span text:style-name="T1">wesołe miasteczko;<text:line-break/></text:span><text:span text:style-name="T2">g) </text:span><text:span text:style-name="T3">strefa animacji dla dzieci.<text:line-break/><text:line-break/><text:line-break/><text:line-break/></text:span></text:p>
      <text:p text:style-name="P1"><text:soft-page-break/><text:span text:style-name="T26">ROZDZIAŁ III<text:line-break/>Obowiązki uczestnika imprezy masowej<text:line-break/>§ 3<text:line-break/></text:span><text:span text:style-name="T17">1. Uczestnik imprezy jest obowiązany:<text:line-break/>a</text:span><text:span text:style-name="T21">)</text:span><text:span text:style-name="T17"> nie zakłócać porządku publicznego;<text:line-break/>b</text:span><text:span text:style-name="T21">)</text:span><text:span text:style-name="T17"> przestrzegać postanowień niniejszego regulaminu oraz </text:span><text:span text:style-name="T19">R</text:span><text:span text:style-name="T17">egulaminu </text:span><text:span text:style-name="T19">I</text:span><text:span text:style-name="T17">mprezy;<text:line-break/>c</text:span><text:span text:style-name="T21">)</text:span><text:span text:style-name="T17">nie zagrażać bezpieczeństwu innych osób obecnych na imprezie masowej;<text:line-break/>d</text:span><text:span text:style-name="T21">) </text:span><text:span text:style-name="T17">stosować się do poleceń porządkowych wydawanych przez służby porządkowe i służby; informacyjne Organizatora imprezy masowej, a w przypadku interwencji funkcjonariuszy Policji lub pracowników innych uprawnionych służb i organów – do wykonywania ich poleceń.<text:line-break/><text:line-break/><text:line-break/></text:span><text:span text:style-name="T26">ROZDZIAŁ IV<text:line-break/>Warunki uczestnictwa w imprezie masowej<text:line-break/>§ 4<text:line-break/></text:span><text:span text:style-name="T17">1. Zakazuje się wstępu na imprezę masową osobie:<text:line-break/>a. wobec której zostało wydane orzeczenie zakazujące wstępu na imprezę masową lub zobowiązujące do powstrzymania się od przebywania w miejscach przeprowadzanych imprez masowych;<text:line-break/>b. odmawiającej poddania się czynnościom określonym w art. 20 ustawy o bezpieczeństwie imprez masowych;<text:line-break/>c. znajdującej się pod widocznym wpływem alkoholu, środków odurzających, psychotropowych lub innych podobnie działających środków;<text:line-break/>d. zachowującej się agresywnie, prowokacyjnie albo w inny sposób stwarzającej zagrożenie dla bezpieczeństwa lub porządku publicznego;<text:line-break/>e. małoletniej do lat 13, nie będącej pod opieką osoby pełnoletniej.<text:line-break/>2. Podczas imprezy masowej <text:s/>zabrania się w szczególności:<text:line-break/>a. używania elementów odzieży lub przedmiotów służących do zakrycia twarzy lub do uniemożliwienia lub utrudnienia identyfikacji;<text:line-break/>b. głoszenia i wywieszania haseł o treściach obscenicznych, obraźliwych, wulgarnych, rasistowskich, nawoływania do waśni na tle narodowościowym, religijnym, społecznym, światopoglądowym, itp.; a także skłaniania innych uczestników imprezy masowej do głoszenia takich treści, m.in. poprzez intonowanie pieśni lub okrzyków;<text:line-break/></text:span><text:soft-page-break/><text:span text:style-name="T17">c. rzucania przedmiotami;<text:line-break/>d. wnoszenia, posiadania oraz spożywania alkoholu poza miejscami do tego wyznaczonymi przez Organizatora;<text:line-break/>e. zażywania środków odurzających lub psychotropowych;<text:line-break/>f. rozniecania i podsycania ognia oraz palenia tytoniu poza miejscami do tego wyznaczonymi;<text:line-break/>g. posiadania materiałów wybuchowych, wyrobów pirotechnicznych oraz innych substancji o podobnym działaniu.;<text:line-break/>h. załatwiania potrzeb fizjologicznych poza toaletami i zaśmiecania terenu imprezy a także niszczenia infrastruktury imprezy;<text:line-break/>i. nieuzasadnionego zajmowania miejsc w ciągach komunikacyjnych oraz na drogach ewakuacyjnych na terenie imprezy;<text:line-break/>j. używania urządzeń obiektu w sposób niezgodny z nich przeznaczeniem; m. stosowania przemocy fizycznej lub formułowania gróźb pod adresem innych uczestników imprezy masowej.<text:line-break/>3. Zabrania się wnoszenia i posiadania na imprezie masowej:<text:line-break/></text:span><text:span text:style-name="T33">a. </text:span><text:span text:style-name="T17">broni, amunicji oraz innych niebezpiecznych przedmiotów, mogących być użytych jako broń;<text:line-break/>b. materiałów wybuchowych, wyrobów pirotechnicznych oraz substancji o podobnym działaniu oraz wszelkiego rodzaju materiałów pożarowo niebezpiecznych;<text:line-break/>c. pojemników na płyny lub produkty, w tym produkty spożywcze - w uzasadnionych przypadkach Organizator może wyrazić zgodę na wnoszenie przedmiotów, o których mowa w niniejszym punkcie;<text:line-break/>d. środków odurzających, psychotropowych lub innych podobnie działających środków;<text:line-break/>e. zabrania się prowadzenia bez autoryzacji Organizator działalności handlowej lub innej zarobkowej na terenie imprezy;<text:line-break/>f. materiałów, zawierających treści rasistowskie, obraźliwe, polityczne, ksenofobiczne, lub wulgarne;<text:line-break/>g. pojemników do rozpylania gazu, substancji żrących lub farbujących;<text:line-break/>h. materiałów reklamowych za wyjątkiem dopuszczonych za pisemną zgodą Organizatora imprezy;<text:line-break/>i. wprowadzania zwierząt, z wyjątkiem psów – przewodników.<text:line-break/>4. Organizator zastrzega sobie prawo odmowy wyrażenia zgody na wnoszenie kamer, aparatów fotograficznych oraz innych tego typu urządzeń rejestrujących dźwięk lub obraz jak również urządzeń służących do przesyłania w celach komercyjnych obrazu, dźwięku, opisów wydarzeń poprzez </text:span><text:span text:style-name="T19">i</text:span><text:span text:style-name="T17">nternet.<text:line-break/>5. Organizator zastrzega sobie prawo odmowy wyrażenia zgody na wniesienie przedmiotu, jeżeli </text:span><text:soft-page-break/><text:span text:style-name="T17">istnieje uzasadnione podejrzenie, iż może on być użyty w celu popełnienia czynu zabronionego, określonego ustawą lub niniejszym </text:span><text:span text:style-name="T19">R</text:span><text:span text:style-name="T17">egulaminem.<text:line-break/>6. Zabrania się wchodzenia w miejsca nieprzeznaczone dla publiczności. Zakaz dotyczy w szczególności: terenu na którym organizowane są koncerty i urządzeń nieprzeznaczonych dla powszechnego użytku, fasady obiektu, płotów, murów, ogrodzeń, dachów, urządzeń oświetleniowych, pomostów kamerowych, drzew, wszelkiego rodzaju masztów oraz wejścia do innych miejsc, urządzeń i pomieszczeń, do których dostęp mają wyłącznie służby specjalistyczne lub przedstawiciele Organizatora </text:span><text:span text:style-name="T19">I</text:span><text:span text:style-name="T17">mprezy.<text:line-break/>7. Współsprawstwo oraz pomocnictwo w czynach, które są zabronione zgodnie z ust. 2 - 3 oraz ust.6 powyżej, również będą traktowane jako naruszenie niniejszego </text:span><text:span text:style-name="T20">R</text:span><text:span text:style-name="T17">egulamin</text:span><text:span text:style-name="T18">u.<text:line-break/></text:span><text:span text:style-name="T34"><text:line-break/></text:span><text:span text:style-name="T26">Rozdział V<text:line-break/>Uprawnienia uczestnika imprezy masowej<text:line-break/>§ 5<text:line-break/></text:span><text:span text:style-name="T17">1. Uczestnik imprezy masowej ma prawo:<text:line-break/>a. przebywać na terenie imprezy w czasie trwania imprezy, tj. od chwili udostępnienia obiektu przez Organizatora do czasu zakończenia imprezy masowej;<text:line-break/>b. w nieskrępowany sposób uczestniczyć w imprezie wyrażając swoje emocje, co jest ograniczone jedynie koniecznością przestrzegania ogólnie obowiązujących przepisów prawa oraz postanowień określonych niniejszym regulaminem a także koniecznością poszanowania praw i godności osobistej innych uczestników imprezy masowej;<text:line-break/>c. do informacji o umiejscowieniu punktów medycznych, informacyjnych, gastronomicznych i sanitarnych oraz udogodnieniach, a także wymogach bezpieczeństwa określonych przez Organizatora lub służby ratownicze;<text:line-break/>d. korzystać z urządzeń, w tym z zaplecza higieniczno-sanitarnego, które są udostępnione do ogólnego użytku, w sposób zgodny z ich przeznaczeniem;<text:line-break/>e. korzystać z pomocy medycznej na imprezie.<text:line-break/>2. Uczestnik imprezy jest uprawniony także do:<text:line-break/>a. niezwłocznego zgłoszenia Organizatorowi informacji i ewentualnych roszczeń na temat poniesionych przez niego szkód powstałych w trakcie i na terenie imprezy masowej;<text:line-break/>b. składania skarg i wniosków.<text:line-break/><text:line-break/><text:line-break/></text:span><text:soft-page-break/><text:span text:style-name="T26">Rozdział VI<text:line-break/>Przepisy końcowe<text:line-break/>§ 6<text:line-break/></text:span><text:span text:style-name="T17">1. Wejście na teren imprezy stanowi jednoczesną zgodę na użycie swojego wizerunku w związku z produkcją, prezentowaniem, reklamowaniem lub używaniem filmu, zapisu wideo i audio z imprezy masowej prezentowanego w przekazach medialnych na całym świecie.<text:line-break/>2. Osoby zakłócające porządek publiczny lub zachowujące się niezgodnie z </text:span><text:span text:style-name="T19">R</text:span><text:span text:style-name="T17">egulaminem imprezy masowej mogą być usunięte z terenu imprezy masowej.<text:line-break/>3. W przypadkach określonych w ustawie o bezpieczeństwie imprez masowych służby Organizatora uprawnione są do ujęcia, w celu niezwłocznego przekazania Policji osób stwarzających bezpośrednie zagrożenie dla dóbr powierzonych ochronie oraz osób dopuszczających się czynów zabronionych.<text:line-break/>4. Niezależnie od postanowień niniejszego </text:span><text:span text:style-name="T19">R</text:span><text:span text:style-name="T17">egulaminu służby Organizatora odmawiają osobie wstępu na imprezę masową w przypadkach określonych w art. 22.1 ustawy o bezpieczeństwie imprez masowych:<text:line-break/>a. stosowania atestowanych urządzeń technicznych, służących do pomiaru alkoholu w wydychanym powietrzu;<text:line-break/>b. dochodzenia roszczeń za wyrządzone przez uczestnika imprezy szkody.<text:line-break/></text:span><text:span text:style-name="T1">5. W przypadku zauwa</text:span><text:span text:style-name="T6">ż</text:span><text:span text:style-name="T1">enia po</text:span><text:span text:style-name="T6">ż</text:span><text:span text:style-name="T1">aru lub innego zagro</text:span><text:span text:style-name="T6">ż</text:span><text:span text:style-name="T1">enia osoby obecne na terenie imprezy powinny:<text:line-break/>a) natychmiast powiadomić</text:span><text:span text:style-name="T6"> </text:span><text:span text:style-name="T1">Słu</text:span><text:span text:style-name="T6">ż</text:span><text:span text:style-name="T1">by Porządkowe;<text:line-break/>b) unikać</text:span><text:span text:style-name="T6"> </text:span><text:span text:style-name="T1">paniki;<text:line-break/>c) </text:span><text:span text:style-name="T4">s</text:span><text:span text:style-name="T1">tosować</text:span><text:span text:style-name="T6"> się </text:span><text:span text:style-name="T1">do poleceń</text:span><text:span text:style-name="T6"> </text:span><text:span text:style-name="T1">Słu</text:span><text:span text:style-name="T6">ż</text:span><text:span text:style-name="T1">b Porządkowych i komunikatów;<text:line-break/>d) nie utrudniać</text:span><text:span text:style-name="T6"> </text:span><text:span text:style-name="T1">dojazdu słu</text:span><text:span text:style-name="T6">ż</text:span><text:span text:style-name="T1">bom ratowniczym.<text:line-break/>6. Uczestnicy imprezy przyjmują</text:span><text:span text:style-name="T6"> </text:span><text:span text:style-name="T1">do wiadomości, iż</text:span><text:span text:style-name="T6"> </text:span><text:span text:style-name="T1">podstawowym zadaniem słu</text:span><text:span text:style-name="T6">ż</text:span><text:span text:style-name="T1">by porządkowej, jest przeciwdziałanie i niedopuszczenie do powstania nawet najmniejszego zagro</text:span><text:span text:style-name="T6">ż</text:span><text:span text:style-name="T1">enia dla mienia i życia uczestników imprezy. Ka</text:span><text:span text:style-name="T6">ż</text:span><text:span text:style-name="T1">de podjęte działanie przez słu</text:span><text:span text:style-name="T6">ż</text:span><text:span text:style-name="T1">by porządkowe, zapobiegające tego typu zjawiskom, jest dopuszczalne pod warunkiem, </text:span><text:span text:style-name="T6">ż</text:span><text:span text:style-name="T1">e będzie zgodne z prawem.<text:line-break/></text:span><text:span text:style-name="T4">7.</text:span><text:span text:style-name="T7"> Wszystkie osoby uczestniczące w imprezie i przebywające na terenie imprezy, zobowiązane są</text:span><text:span text:style-name="T9"> </text:span><text:span text:style-name="T7">do zachowania się</text:span><text:span text:style-name="T9"> </text:span><text:span text:style-name="T7">w sposób niezagrażający bezpieczeństwu innych osób i przestrzegania </text:span><text:span text:style-name="T9">postanowień </text:span><text:span text:style-name="T10">R</text:span><text:span text:style-name="T7">egul</text:span><text:span text:style-name="T8">aminu<text:line-break/></text:span><text:span text:style-name="T12">8. W związku z organizacją imprezy masowej "Dni Zduńskiej Woli 202</text:span><text:span text:style-name="T13">6</text:span><text:span text:style-name="T35">” zmianie ulega</text:span><text:span text:style-name="T28"> </text:span><text:span text:style-name="T31">projekt czasowej organizacji ruchu na ul. </text:span><text:span text:style-name="T32">Łaskiej i św. Alojzego Orione</text:span><text:span text:style-name="T31"> w ustaleniu z odpowiednimi </text:span><text:soft-page-break/><text:span text:style-name="T31">służbami. Wszyscy uczestnicy imprezy winni stosować się do wprowadzonych zmian.<text:line-break/></text:span><text:span text:style-name="T14">9.</text:span><text:span text:style-name="T16"> </text:span><text:span text:style-name="T12">Niniejszy regulamin jest dostępny:<text:line-break/>* w siedzibie Organizatora: </text:span><text:span text:style-name="T15">Miejski Dom Kultury, pl. Wolności 26, 98-220 Zduńska Wola<text:line-break/></text:span><text:span text:style-name="T12">* na stronie internetowej </text:span><text:a xlink:type="simple" xlink:href="http://www.mdk-zdunskawola.pl/" text:style-name="Internet_20_link" text:visited-style-name="Visited_20_Internet_20_Link"><text:span text:style-name="Internet_20_link"><text:span text:style-name="T11">www.mdk-zdunskawola.pl</text:span></text:span></text:a><text:span text:style-name="Internet_20_link"><text:span text:style-name="T17"><text:line-break/></text:span></text:span><text:span text:style-name="T12">* na terenie bezpośrednio przyległym do imprezy<text:line-break/>10. W sprawach nieuregulowanych w Regulaminie stosuje się przepisy Ustawy o bezpieczeństwie imprez masowych oraz Kodeksu Cywilnego.<text:line-break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SimSun, 宋体" svg:font-family="'SimSun, 宋体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" svg:font-family="TimesNewRoma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0" fo:widows="0" fo:hyphenation-ladder-count="no-limit" style:punctuation-wrap="hanging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SimSun, 宋体" style:font-family-asian="'SimSun, 宋体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Label_20_1" style:display-name="ListLabel 1" style:family="text">
      <style:text-properties fo:color="#000000" loext:opacity="100%" fo:font-size="14pt" style:font-size-asian="14pt" style:font-name-complex="Symbol" style:font-family-complex="Symbol" style:font-family-generic-complex="system" style:font-pitch-complex="variable" style:font-size-complex="14pt"/>
    </style:style>
    <style:style style:name="ListLabel_20_2" style:display-name="ListLabel 2" style:family="text">
      <style:text-properties fo:color="#000000" loext:opacity="100%" fo:font-size="14pt" style:font-size-asian="14pt" style:font-name-complex="OpenSymbol" style:font-family-complex="OpenSymbol" style:font-family-generic-complex="system" style:font-pitch-complex="variable" style:font-size-complex="14pt"/>
    </style:style>
    <style:style style:name="ListLabel_20_3" style:display-name="ListLabel 3" style:family="text">
      <style:text-properties fo:color="#000000" loext:opacity="100%" fo:font-size="14pt" style:font-size-asian="14pt" style:font-name-complex="OpenSymbol" style:font-family-complex="OpenSymbol" style:font-family-generic-complex="system" style:font-pitch-complex="variable" style:font-size-complex="14pt"/>
    </style:style>
    <style:style style:name="ListLabel_20_4" style:display-name="ListLabel 4" style:family="text">
      <style:text-properties fo:color="#000000" loext:opacity="100%" fo:font-size="14pt" style:font-size-asian="14pt" style:font-name-complex="Symbol" style:font-family-complex="Symbol" style:font-family-generic-complex="system" style:font-pitch-complex="variable" style:font-size-complex="14pt"/>
    </style:style>
    <style:style style:name="ListLabel_20_5" style:display-name="ListLabel 5" style:family="text">
      <style:text-properties fo:color="#000000" loext:opacity="100%" fo:font-size="14pt" style:font-size-asian="14pt" style:font-name-complex="OpenSymbol" style:font-family-complex="OpenSymbol" style:font-family-generic-complex="system" style:font-pitch-complex="variable" style:font-size-complex="14pt"/>
    </style:style>
    <style:style style:name="ListLabel_20_6" style:display-name="ListLabel 6" style:family="text">
      <style:text-properties fo:color="#000000" loext:opacity="100%" fo:font-size="14pt" style:font-size-asian="14pt" style:font-name-complex="OpenSymbol" style:font-family-complex="OpenSymbol" style:font-family-generic-complex="system" style:font-pitch-complex="variable" style:font-size-complex="14pt"/>
    </style:style>
    <style:style style:name="ListLabel_20_7" style:display-name="ListLabel 7" style:family="text">
      <style:text-properties fo:color="#000000" loext:opacity="100%" fo:font-size="14pt" style:font-size-asian="14pt" style:font-name-complex="Symbol" style:font-family-complex="Symbol" style:font-family-generic-complex="system" style:font-pitch-complex="variable" style:font-size-complex="14pt"/>
    </style:style>
    <style:style style:name="ListLabel_20_8" style:display-name="ListLabel 8" style:family="text">
      <style:text-properties fo:color="#000000" loext:opacity="100%" fo:font-size="14pt" style:font-size-asian="14pt" style:font-name-complex="OpenSymbol" style:font-family-complex="OpenSymbol" style:font-family-generic-complex="system" style:font-pitch-complex="variable" style:font-size-complex="14pt"/>
    </style:style>
    <style:style style:name="ListLabel_20_9" style:display-name="ListLabel 9" style:family="text">
      <style:text-properties fo:color="#000000" loext:opacity="100%" fo:font-size="14pt" style:font-size-asian="14pt" style:font-name-complex="OpenSymbol" style:font-family-complex="OpenSymbol" style:font-family-generic-complex="system" style:font-pitch-complex="variable" style:font-size-complex="14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3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4-18T10:12:40.484000000</meta:creation-date>
    <dc:date>2026-04-27T10:50:10.772000000</dc:date>
    <meta:editing-duration>PT1H1M34S</meta:editing-duration>
    <meta:editing-cycles>10</meta:editing-cycles>
    <meta:generator>LibreOffice/7.4.0.3$Windows_X86_64 LibreOffice_project/f85e47c08ddd19c015c0114a68350214f7066f5a</meta:generator>
    <meta:print-date>2026-04-27T10:49:07.730000000</meta:print-date>
    <meta:document-statistic meta:table-count="0" meta:image-count="0" meta:object-count="0" meta:page-count="7" meta:paragraph-count="3" meta:word-count="1486" meta:character-count="11384" meta:non-whitespace-character-count="9872"/>
  </office:meta>
</office:document-meta>
</file>