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loext:graphic-properties draw:fill-gradient-name="gradient" draw:fill-hatch-name="hatch"/>
      <style:paragraph-properties fo:line-height="150%" fo:text-align="start" style:justify-single-word="false"/>
      <style:text-properties style:font-name="Calibri" fo:font-size="12pt" officeooo:paragraph-rsid="0015ac98" style:font-size-asian="12pt" style:font-size-complex="12pt"/>
    </style:style>
    <style:style style:name="T1" style:family="text">
      <style:text-properties style:text-underline-style="none" officeooo:rsid="0015e9c7"/>
    </style:style>
    <style:style style:name="T2" style:family="text">
      <style:text-properties style:text-underline-style="none" fo:font-weight="normal" officeooo:rsid="00048205" style:font-weight-asian="normal" style:font-weight-complex="normal"/>
    </style:style>
    <style:style style:name="T3" style:family="text">
      <style:text-properties style:text-underline-style="none" officeooo:rsid="001b075c"/>
    </style:style>
    <style:style style:name="T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officeooo:rsid="00048205" style:font-weight-asian="bold" style:font-weight-complex="bold"/>
    </style:style>
    <style:style style:name="T6" style:family="text">
      <style:text-properties officeooo:rsid="00048205"/>
    </style:style>
    <style:style style:name="T7" style:family="text">
      <style:text-properties officeooo:rsid="0001ea57"/>
    </style:style>
    <style:style style:name="T8" style:family="text">
      <style:text-properties officeooo:rsid="00131cea"/>
    </style:style>
    <style:style style:name="T9" style:family="text">
      <style:text-properties officeooo:rsid="00149f17"/>
    </style:style>
    <style:style style:name="T10" style:family="text">
      <style:text-properties officeooo:rsid="0015ac98"/>
    </style:style>
    <style:style style:name="T11" style:family="text">
      <style:text-properties fo:font-size="10pt" style:text-underline-style="none" officeooo:rsid="001b075c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1">Załącznik nr 6 </text:span><text:span text:style-name="T3"><text:line-break/></text:span><text:span text:style-name="T1"><text:line-break/></text:span><text:span text:style-name="T4">REGULAMIN TERENU IMPREZY MASOWEJ <text:line-break/><text:line-break/></text:span><text:span text:style-name="T2">1.</text:span><text:span text:style-name="T5"> </text:span>Organizatorem imprezy jest Miejski Dom Kultury w Zduńskiej Woli.<text:line-break/><text:span text:style-name="T6">2. </text:span>Właścicielem terenu, na którym odbędzie się impreza masowa pn. „Dni Zduńskiej Woli <text:span text:style-name="T7">202</text:span><text:span text:style-name="T10">6</text:span>”, położonym w Zduńskiej Woli przy ul. <text:span text:style-name="T8">Łaskiej 90</text:span> jest Miasto Zduńska Wola. Organizator ma prawo dysponowania terenem z mocy umowy użyczenia z właścicielem, celem zorganizowania na nim imprezy.<text:line-break/><text:span text:style-name="T6">3. </text:span>Organizator imprezy masowej jest zobowiązany do zapewnienia bezpieczeństwa osobom na imprezie oraz porządku podczas trwania imprezy, zgodnie z ustawą z dnia 20 marca 2009 r. o bezpieczeństwie imprez masowych. <text:line-break/><text:span text:style-name="T6">4. </text:span>Na teren imprezy wstęp jest wolny. Organizator wyznacza strefy podziału Imprezy:<text:line-break/><text:span text:style-name="T6">a) </text:span>scena (zaplecze techniczno – socjalne)<text:line-break/><text:span text:style-name="T6">b) </text:span>teren imprezy masowej - rejon widowni (miejsca stojące)<text:line-break/><text:span text:style-name="T6">c) </text:span>gastronomia<text:line-break/><text:span text:style-name="T6">d) </text:span>parking dla uczestników imprezy<text:line-break/><text:span text:style-name="T6">e) </text:span>punkty stałego zabezpieczenia przez służby ochrony<text:line-break/><text:span text:style-name="T6">f) </text:span>wesołe miasteczko<text:line-break/><text:span text:style-name="T6">g) </text:span><text:span text:style-name="T8">strefa animacji dla dzieci<text:line-break/></text:span><text:span text:style-name="T6">5. </text:span>Korzystanie z terenu jest dozwolone dla wszystkich pod warunkiem przestrzegania <text:span text:style-name="T9">R</text:span>egulaminu <text:span text:style-name="T9">I</text:span>mprezy, <text:span text:style-name="T9">R</text:span>egulaminu terenu oraz zasad bezpieczeństwa i porządku w miejscu publicznym.<text:line-break/><text:span text:style-name="T6">6. </text:span>Osoby obecne na terenie imprezy obowiązane są zachowywać się w sposób niezagrażający bezpieczeństwu innych osób obecnych na imprezie. <text:line-break/><text:span text:style-name="T6">7. </text:span>Podczas trwania imprezy masowej osobom obecnym na terenie <text:span text:style-name="T9">I</text:span>mprezy zabrania się: <text:line-break/><text:span text:style-name="T6">a) </text:span>wnoszenie i posiadania broni lub innych niebezpiecznych przedmiotów, materiałów wybuchowych, wyrobów pirotechnicznych, materiałów pożarowo niebezpiecznych, alkoholu, środków odurzających lub substancji psychotropowych;<text:line-break/><text:span text:style-name="T6">b) </text:span>kamerowania, fotografowania jak również innego sposobu rejestracji dźwięku i obrazu bez zgody Organizatora. Zakaz dotyczy części rozrywkowej imprezy masowej – koncerty;<text:line-break/><text:span text:style-name="T6">c) </text:span>dotykania urządzeń i elementów technicznych takich jak: kable, przewody, elementy oświetlenia i akustyki oraz elementów scenografii;<text:line-break/><text:span text:style-name="T6">d) </text:span>zastawiania wyznaczonych dróg ewakuacji, dróg dojazdowych dla jednostek pogotowia, policji <text:soft-page-break/>oraz straży pożarnej;<text:line-break/><text:span text:style-name="T6">e) </text:span>rzucania jakichkolwiek przedmiotów w kierunku sceny oraz w obrębie widowni;<text:line-break/><text:span text:style-name="T6">f) </text:span>wchodzenia i przebywania za sceną, za wyjątkiem indywidualnych uzgodnień z kierownikiem do spraw bezpieczeństwa lub organizatorem imprezy;<text:line-break/><text:span text:style-name="T6">g) </text:span>wchodzenia na wydzielony teren przeznaczony do przeprowadzenia pokazów i inscenizacji;<text:line-break/><text:span text:style-name="T6">h) </text:span>zabrania się również używania ognia (np. palenia ognisk).<text:line-break/><text:span text:style-name="T6">8. </text:span>Na teren imprezy nie będą wpuszczane osoby będące pod wpływem alkoholu. <text:line-break/><text:span text:style-name="T6">9. </text:span>Dewastacja oraz używanie sanitariatów do celów niezgodnych z ich przeznaczeniem jest niedozwolone. <text:line-break/><text:span text:style-name="T6">10. </text:span>Organizator imprezy masowej zapewnia bezpieczne i bezkolizyjne opuszczenie terenu imprezy poprzez oznaczenie wyjść zgodnie z planem ewakuacji. <text:line-break/><text:span text:style-name="T6">11. </text:span>Organizator zapewnia obsługę i służby porządkowe w ilości wynikającej z ustawy z dnia 20 marca 2009 r. o bezpieczeństwie imprez masowych.<text:line-break/><text:span text:style-name="T6">12. </text:span>Punkt pomocy medycznej w przypadkach niezbędnego udzielania pomocy znajduje się na terenie imprezy i jest wyraźnie oznaczony. <text:line-break/><text:span text:style-name="T6">13. </text:span>Punkt informacyjny organizatora imprezy znajduje się na terenie imprezy i jest wyraźnie oznaczony. <text:line-break/><text:span text:style-name="T6">14. </text:span>Organizator nie ponosi odpowiedzialności za rzeczy pozostawione na terenie imprezy. <text:line-break/><text:span text:style-name="T6">15. </text:span>Stanowiska gastronomiczne powinny spełniać wymogi określone w obowiązujących w tym względzie przepisach.<text:line-break/><text:span text:style-name="T6">16. </text:span>Służby porządkowe <text:span text:style-name="T8">O</text:span>rganizatora imprezy są uprawnione do: <text:line-break/><text:span text:style-name="T6">a) </text:span>legitymowania osób w celu ustalenia ich tożsamości;<text:line-break/><text:span text:style-name="T6">b) </text:span>przeglądania zawartości bagaży, odzieży w przypadku podejrzenia, że osoby wnoszą przedmioty, o których mowa <text:s/>w punkcie 7 lit. a);<text:line-break/><text:span text:style-name="T6">c) </text:span>wydawania poleceń porządkowych osobom zakłócającym porządek publiczny lub zachowującym się niezgodnie z <text:span text:style-name="T9">R</text:span>egulaminem imprezy masowej, a w przypadku nie wykonania tych poleceń - wezwania ich do opuszczenia imprezy masowej;<text:line-break/><text:span text:style-name="T6">d) </text:span>ujęcia w celu niezwłocznego przekazania Policji osób stwarzających bezpośrednie zagrożenie życia, zdrowia ludzkiego a także chronionego mienia. <text:line-break/><text:span text:style-name="T6">17. </text:span>W przypadku niepodporządkowania się wezwaniom do opuszczenia imprezy masowej członek służby porządkowej jest uprawniony do użycia środków przymusu bezpośredniego celem wyprowadzenia takiej osoby poza teren imprezy masowej. <text:line-break/><text:span text:style-name="T6">18. </text:span>W celu zapewnienia bezpieczeństwa imprezy masowej mają zastosowanie przepisy ustawy z <text:soft-page-break/>dnia 20 marca 2009 r. o bezpieczeństwie imprez masowych.<text:line-break/><text:span text:style-name="T6">19. </text:span>Zabrania się niszczenia urządzeń i wyposażenia znajdującego się na terenie imprezy. <text:line-break/><text:span text:style-name="T6">20. </text:span>Każdy kto przebywa na imprezie masowej jest zobowiązany do poszanowania mienia publicznego, zieleni, nie zaśmiecania terenu imprezy. <text:line-break/><text:span text:style-name="T6">21. </text:span>Ze względów bezpieczeństwa uczestnicy imprezy masowej powinni bezwzględnie podporządkować się zaleceniom służ porządkowych oraz wykonywać polecenia spikera.<text:line-break/><text:span text:style-name="T6">22. </text:span>W razie powstania zagrożenia bezpieczeństwa na terenie imprezy należy niezwłocznie powiadomić osoby funkcyjne będące na terenie imprezy oraz stosować się do nakazów i poleceń wydawanych przez służby ratownicze i porządkowe. <text:line-break/><text:span text:style-name="T6">23. </text:span>Regulamin będzie udostępniony uczestnikom imprezy poprzez wywieszenie go w trzech miejscach na placu <text:span text:style-name="T9">I</text:span>mprezy oraz poprzez zamieszczenie go w serwisie internetowym Miejskiego Domu Kultury w Zduńskiej Woli. 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letter-kerning="false" style:font-name-asian="Calibri1" style:font-family-asian="Calibri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04T11:42:28.641000000</meta:creation-date>
    <dc:date>2026-04-27T10:50:57.074000000</dc:date>
    <meta:editing-duration>PT4M48S</meta:editing-duration>
    <meta:editing-cycles>5</meta:editing-cycles>
    <meta:generator>LibreOffice/7.4.0.3$Windows_X86_64 LibreOffice_project/f85e47c08ddd19c015c0114a68350214f7066f5a</meta:generator>
    <meta:print-date>2026-04-27T10:50:40.335000000</meta:print-date>
    <meta:document-statistic meta:table-count="0" meta:image-count="0" meta:object-count="0" meta:page-count="3" meta:paragraph-count="1" meta:word-count="675" meta:character-count="5103" meta:non-whitespace-character-count="4405"/>
  </office:meta>
</office:document-meta>
</file>